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center" fo:margin-bottom="0in" fo:line-height="100%"/>
      <style:text-properties fo:font-weight="bold" style:font-weight-asian="bold" fo:font-size="10pt" style:font-size-asian="10pt" style:font-size-complex="10pt"/>
    </style:style>
    <style:style style:name="P7" style:parent-style-name="Normale" style:family="paragraph">
      <style:paragraph-properties fo:text-align="end" fo:margin-bottom="0in" fo:line-height="100%"/>
      <style:text-properties fo:font-size="10pt" style:font-size-asian="10pt" style:font-size-complex="10pt"/>
    </style:style>
    <style:style style:name="P8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9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0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1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2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3" style:parent-style-name="Normale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P14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5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6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7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8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9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20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21" style:parent-style-name="Normale" style:list-style-name="LFO1" style:family="paragraph">
      <style:paragraph-properties fo:margin-bottom="0in" fo:line-height="100%"/>
      <style:text-properties fo:font-size="10pt" style:font-size-asian="10pt" style:font-size-complex="10pt"/>
    </style:style>
    <style:style style:name="P22" style:parent-style-name="Normale" style:list-style-name="LFO1" style:family="paragraph">
      <style:paragraph-properties fo:margin-bottom="0in" fo:line-height="100%"/>
    </style:style>
    <style:style style:name="T23" style:parent-style-name="Car.predefinitoparagrafo" style:family="text">
      <style:text-properties fo:font-size="10pt" style:font-size-asian="10pt" style:font-size-complex="10pt"/>
    </style:style>
    <style:style style:name="T24" style:parent-style-name="Car.predefinitoparagrafo" style:family="text">
      <style:text-properties fo:font-size="10pt" style:font-size-asian="10pt" style:font-size-complex="10pt"/>
    </style:style>
    <style:style style:name="P25" style:parent-style-name="Normale" style:list-style-name="LFO8" style:family="paragraph">
      <style:paragraph-properties fo:margin-bottom="0in" fo:line-height="100%"/>
    </style:style>
    <style:style style:name="T26" style:parent-style-name="Car.predefinitoparagrafo" style:family="text">
      <style:text-properties fo:font-size="10pt" style:font-size-asian="10pt" style:font-size-complex="10pt"/>
    </style:style>
    <style:style style:name="T27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28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29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0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1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2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3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4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5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6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7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8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39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40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41" style:parent-style-name="Car.predefinitoparagrafo" style:family="text">
      <style:text-properties fo:font-size="10pt" style:font-size-asian="10pt" style:font-size-complex="10pt"/>
    </style:style>
    <style:style style:name="P42" style:parent-style-name="Normale" style:list-style-name="LFO8" style:family="paragraph">
      <style:paragraph-properties fo:margin-bottom="0in" fo:line-height="100%"/>
    </style:style>
    <style:style style:name="T43" style:parent-style-name="Car.predefinitoparagrafo" style:family="text">
      <style:text-properties fo:font-size="10pt" style:font-size-asian="10pt" style:font-size-complex="10pt"/>
    </style:style>
    <style:style style:name="T44" style:parent-style-name="Car.predefinitoparagrafo" style:family="text">
      <style:text-properties fo:font-size="10pt" style:font-size-asian="10pt" style:font-size-complex="10pt"/>
    </style:style>
    <style:style style:name="T45" style:parent-style-name="Car.predefinitoparagrafo" style:family="text">
      <style:text-properties fo:font-size="10pt" style:font-size-asian="10pt" style:font-size-complex="10pt"/>
    </style:style>
    <style:style style:name="T46" style:parent-style-name="Car.predefinitoparagrafo" style:family="text">
      <style:text-properties fo:font-size="10pt" style:font-size-asian="10pt" style:font-size-complex="10pt"/>
    </style:style>
    <style:style style:name="T47" style:parent-style-name="Car.predefinitoparagrafo" style:family="text">
      <style:text-properties fo:font-size="10pt" style:font-size-asian="10pt" style:font-size-complex="10pt"/>
    </style:style>
    <style:style style:name="T48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49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50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51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P52" style:parent-style-name="Normale" style:list-style-name="LFO1" style:family="paragraph">
      <style:paragraph-properties fo:text-align="justify" fo:margin-bottom="0in" fo:line-height="100%"/>
      <style:text-properties fo:font-size="10pt" style:font-size-asian="10pt" style:font-size-complex="10pt" style:language-asian="it" style:country-asian="IT"/>
    </style:style>
    <style:style style:name="P53" style:parent-style-name="Normale" style:list-style-name="LFO2" style:family="paragraph">
      <style:paragraph-properties style:text-autospace="none" fo:margin-bottom="0in" fo:line-height="100%"/>
      <style:text-properties fo:font-size="10pt" style:font-size-asian="10pt" style:font-size-complex="10pt" style:language-asian="it" style:country-asian="IT"/>
    </style:style>
    <style:style style:name="P54" style:parent-style-name="Normale" style:list-style-name="LFO2" style:family="paragraph">
      <style:paragraph-properties style:text-autospace="none" fo:margin-bottom="0in" fo:line-height="100%"/>
    </style:style>
    <style:style style:name="T55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56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57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58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59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60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T61" style:parent-style-name="Car.predefinitoparagrafo" style:family="text">
      <style:text-properties fo:font-size="10pt" style:font-size-asian="10pt" style:font-size-complex="10pt" style:language-asian="it" style:country-asian="IT"/>
    </style:style>
    <style:style style:name="P6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63" style:parent-style-name="Normale" style:list-style-name="LFO6" style:family="paragraph">
      <style:paragraph-properties fo:margin-bottom="0in" fo:line-height="100%"/>
      <style:text-properties fo:font-size="10pt" style:font-size-asian="10pt" style:font-size-complex="10pt"/>
    </style:style>
    <style:style style:name="P64" style:parent-style-name="Normale" style:list-style-name="LFO6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65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66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67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68" style:parent-style-name="Normale" style:list-style-name="LFO7" style:family="paragraph">
      <style:paragraph-properties fo:margin-bottom="0in" fo:line-height="100%"/>
      <style:text-properties fo:font-size="10pt" style:font-size-asian="10pt" style:font-size-complex="10pt"/>
    </style:style>
    <style:style style:name="P69" style:parent-style-name="Normale" style:list-style-name="LFO7" style:family="paragraph">
      <style:paragraph-properties fo:margin-bottom="0in" fo:line-height="100%"/>
      <style:text-properties fo:font-size="10pt" style:font-size-asian="10pt" style:font-size-complex="10pt"/>
    </style:style>
    <style:style style:name="P70" style:parent-style-name="Normale" style:list-style-name="LFO7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71" style:parent-style-name="Normale" style:list-style-name="LFO7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72" style:parent-style-name="Normale" style:list-style-name="LFO7" style:family="paragraph">
      <style:paragraph-properties fo:margin-bottom="0in" fo:line-height="100%"/>
      <style:text-properties fo:font-size="10pt" style:font-size-asian="10pt" style:font-size-complex="10pt"/>
    </style:style>
    <style:style style:name="P73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74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75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76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77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78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79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80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81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82" style:parent-style-name="Normale" style:family="paragraph">
      <style:paragraph-properties fo:margin-bottom="0in" fo:line-height="100%"/>
      <style:text-properties fo:font-weight="bold" style:font-weight-asian="bold" fo:font-size="8pt" style:font-size-asian="8pt" style:font-size-complex="8pt"/>
    </style:style>
    <style:style style:name="P83" style:parent-style-name="Normale" style:family="paragraph">
      <style:paragraph-properties fo:margin-bottom="0in" fo:line-height="100%"/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84" style:parent-style-name="Normale" style:list-style-name="LFO5" style:family="paragraph">
      <style:paragraph-properties fo:margin-bottom="0in" fo:line-height="100%"/>
    </style:style>
    <style:style style:name="T85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T86" style:parent-style-name="Collegamentoipertestuale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T87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T88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89" style:parent-style-name="Normale" style:list-style-name="LFO5" style:family="paragraph">
      <style:paragraph-properties fo:margin-bottom="0in" fo:line-height="100%"/>
    </style:style>
    <style:style style:name="T90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T91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T92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93" style:parent-style-name="Normale" style:family="paragraph">
      <style:paragraph-properties fo:margin-bottom="0in" fo:line-height="100%"/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94" style:parent-style-name="Normale" style:family="paragraph">
      <style:paragraph-properties fo:margin-bottom="0in" fo:line-height="100%"/>
    </style:style>
    <style:style style:name="T95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T96" style:parent-style-name="Car.predefinitoparagrafo" style:family="text">
      <style:text-properties fo:font-weight="bold" style:font-weight-asian="bold" fo:font-size="7pt" style:font-size-asian="7pt" style:font-size-complex="7pt"/>
    </style:style>
    <style:style style:name="T97" style:parent-style-name="Car.predefinitoparagrafo" style:family="text">
      <style:text-properties fo:font-weight="bold" style:font-weight-asian="bold" fo:font-size="7pt" style:font-size-asian="7pt" style:font-size-complex="7pt"/>
    </style:style>
    <style:style style:name="T98" style:parent-style-name="Car.predefinitoparagrafo" style:family="text">
      <style:text-properties fo:font-weight="bold" style:font-weight-asian="bold" fo:font-size="7pt" style:font-size-asian="7pt" style:font-size-complex="7pt"/>
    </style:style>
    <style:style style:name="T99" style:parent-style-name="Car.predefinitoparagrafo" style:family="text">
      <style:text-properties fo:font-size="7pt" style:font-size-asian="7pt" style:font-size-complex="7pt"/>
    </style:style>
    <style:style style:name="T100" style:parent-style-name="Car.predefinitoparagrafo" style:family="text">
      <style:text-properties fo:font-size="7pt" style:font-size-asian="7pt" style:font-size-complex="7pt"/>
    </style:style>
    <style:style style:name="T101" style:parent-style-name="Car.predefinitoparagrafo" style:family="text">
      <style:text-properties fo:font-size="7pt" style:font-size-asian="7pt" style:font-size-complex="7pt"/>
    </style:style>
    <style:style style:name="T102" style:parent-style-name="Car.predefinitoparagrafo" style:family="text">
      <style:text-properties fo:font-size="7pt" style:font-size-asian="7pt" style:font-size-complex="7pt"/>
    </style:style>
    <style:style style:name="T103" style:parent-style-name="Car.predefinitoparagrafo" style:family="text">
      <style:text-properties fo:font-size="7pt" style:font-size-asian="7pt" style:font-size-complex="7pt"/>
    </style:style>
    <style:style style:name="T104" style:parent-style-name="Car.predefinitoparagrafo" style:family="text">
      <style:text-properties fo:font-size="7pt" style:font-size-asian="7pt" style:font-size-complex="7pt"/>
    </style:style>
    <style:style style:name="T105" style:parent-style-name="Car.predefinitoparagrafo" style:family="text">
      <style:text-properties fo:font-size="7pt" style:font-size-asian="7pt" style:font-size-complex="7pt"/>
    </style:style>
    <style:style style:name="T106" style:parent-style-name="Car.predefinitoparagrafo" style:family="text">
      <style:text-properties fo:font-size="7pt" style:font-size-asian="7pt" style:font-size-complex="7pt"/>
    </style:style>
    <style:style style:name="T107" style:parent-style-name="Car.predefinitoparagrafo" style:family="text">
      <style:text-properties fo:font-size="7pt" style:font-size-asian="7pt" style:font-size-complex="7pt"/>
    </style:style>
    <style:style style:name="T108" style:parent-style-name="Car.predefinitoparagrafo" style:family="text">
      <style:text-properties fo:font-size="7pt" style:font-size-asian="7pt" style:font-size-complex="7pt"/>
    </style:style>
    <style:style style:name="P109" style:parent-style-name="Normale" style:family="paragraph">
      <style:paragraph-properties fo:margin-bottom="0in" fo:line-height="100%"/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110" style:parent-style-name="Normale" style:family="paragraph">
      <style:paragraph-properties fo:margin-bottom="0in" fo:line-height="100%"/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111" style:parent-style-name="Normale" style:family="paragraph">
      <style:paragraph-properties fo:margin-bottom="0in" fo:line-height="100%"/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112" style:parent-style-name="Normale" style:family="paragraph">
      <style:paragraph-properties fo:margin-bottom="0in" fo:line-height="100%"/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P113" style:parent-style-name="Normale" style:family="paragraph">
      <style:paragraph-properties fo:margin-bottom="0in" fo:line-height="100%"/>
      <style:text-properties fo:font-size="8pt" style:font-size-asian="8pt" style:font-size-complex="8pt"/>
    </style:style>
    <style:style style:name="P114" style:parent-style-name="Normale" style:family="paragraph">
      <style:paragraph-properties fo:margin-bottom="0in" fo:line-height="100%">
        <style:tab-stops>
          <style:tab-stop style:type="center" style:position="3.3465in"/>
        </style:tab-stops>
      </style:paragraph-properties>
      <style:text-properties fo:font-size="8pt" style:font-size-asian="8pt" style:font-size-complex="8pt"/>
    </style:style>
    <style:style style:name="P115" style:parent-style-name="Normale" style:family="paragraph">
      <style:paragraph-properties fo:margin-bottom="0in" fo:line-height="100%">
        <style:tab-stops>
          <style:tab-stop style:type="center" style:position="3.3465in"/>
        </style:tab-stops>
      </style:paragraph-properties>
    </style:style>
    <style:style style:name="T116" style:parent-style-name="Car.predefinitoparagrafo" style:family="text">
      <style:text-properties fo:font-size="8pt" style:font-size-asian="8pt" style:font-size-complex="8pt"/>
    </style:style>
    <style:style style:name="T117" style:parent-style-name="Car.predefinitoparagrafo" style:family="text">
      <style:text-properties fo:font-size="8pt" style:font-size-asian="8pt" style:font-size-complex="8pt"/>
    </style:style>
    <style:style style:name="T118" style:parent-style-name="Car.predefinitoparagrafo" style:family="text">
      <style:text-properties fo:font-size="8pt" style:font-size-asian="8pt" style:font-size-complex="8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Modulo richiesta appuntamento separazione/divorzio/variazione condizioni separazione-divorzio</text:p>
      <text:p text:style-name="P7">All’Ufficiale dello Stato Civile del Comune di SONDRIO<text:s/></text:p>
      <text:p text:style-name="P8">I sottoscritti coniugi:<text:s/></text:p>
      <text:p text:style-name="P9">COGNOME E NOME……………………..……………………………………………………………………………<text:s/></text:p>
      <text:p text:style-name="P10">NATO/A A………………………………………………………………………..IL……………………………..…...<text:s/></text:p>
      <text:p text:style-name="P11">RESIDENTE A…………………………….……………IN VIA…………….………………………………………..<text:s/></text:p>
      <text:p text:style-name="P12">N° tel. Cellulare……………………………….Indirizzo email e/o PEC……………………..………………………..<text:s/></text:p>
      <text:p text:style-name="P13">e</text:p>
      <text:p text:style-name="P14">COGNOME E NOME…………………………….……………………………………………………………………<text:s/></text:p>
      <text:p text:style-name="P15">NATO/A A………………………………………………………………………..IL…………………….…………...<text:s/></text:p>
      <text:p text:style-name="P16">RESIDENTE A…………………….……………………IN VIA……………………….……………………………..<text:s/></text:p>
      <text:p text:style-name="P17">N° tel. Cellulare………..…………………….Indirizzo email e/o PEC………………………………………………..<text:s/></text:p>
      <text:p text:style-name="P18">I QUALI HANNO CONTRATTO MATRIMONIO IN DATA………………………………………………………<text:s/></text:p>
      <text:p text:style-name="P19">NEL COMUNE DI…………………………………………………………………………….………………………<text:s/></text:p>
      <text:p text:style-name="P20">Richiedono un appuntamento al fine di stipulare:</text:p>
      <text:list text:style-name="LFO1" text:continue-numbering="true">
        <text:list-item>
          <text:p text:style-name="P21">un accordo di separazione consensuale,<text:s/></text:p>
        </text:list-item>
        <text:list-item>
          <text:p text:style-name="P22"><text:span text:style-name="T23">un accordo di divorzio ed in tal caso comunicano che<text:s/></text:span><text:span text:style-name="T24">sono separati in forza</text:span></text:p>
        </text:list-item>
      </text:list>
      <text:list text:style-name="LFO8" text:continue-numbering="true">
        <text:list-item>
          <text:p text:style-name="P25"><text:span text:style-name="T26">di Sentenza<text:s/></text:span><text:span text:style-name="T27">in data</text:span><text:span text:style-name="T28"><text:s/></text:span><text:span text:style-name="T29">…………….</text:span><text:span text:style-name="T30"><text:s/></text:span><text:span text:style-name="T31">presso il Tribunale di</text:span><text:span text:style-name="T32"><text:s/></text:span><text:span text:style-name="T33">……</text:span><text:span text:style-name="T34">…..</text:span><text:span text:style-name="T35">…………..</text:span><text:span text:style-name="T36"><text:s/></text:span><text:span text:style-name="T37">Atto n</text:span><text:span text:style-name="T38"><text:s/></text:span><text:span text:style-name="T39">…………….</text:span><text:span text:style-name="T40"><text:s/></text:span><text:span text:style-name="T41">o<text:s/></text:span></text:p>
        </text:list-item>
        <text:list-item>
          <text:p text:style-name="P42"><text:span text:style-name="T43">di<text:s/></text:span><text:span text:style-name="T44">A</text:span><text:span text:style-name="T45">ccordo di<text:s/></text:span><text:span text:style-name="T46">S</text:span><text:span text:style-name="T47">eparazione<text:s/></text:span><text:span text:style-name="T48">presso il Comune di …….……………………………….. in data ………………………..</text:span><text:span text:style-name="T49"><text:s/>Atto n. ……</text:span><text:span text:style-name="T50">…………</text:span><text:span text:style-name="T51">………………………………………..</text:span></text:p>
        </text:list-item>
      </text:list>
      <text:list text:style-name="LFO1" text:continue-numbering="true">
        <text:list-item>
          <text:p text:style-name="P52">un accordo di modifica delle condizioni di separazione o divorzio ed in tal caso comunicano che hanno ottenuto sentenza di<text:s/></text:p>
        </text:list-item>
      </text:list>
      <text:list text:style-name="LFO2" text:continue-numbering="true">
        <text:list-item>
          <text:p text:style-name="P53">Separazione in data…………….presso il Tribunale di………..…………..Atto n…………………….</text:p>
        </text:list-item>
        <text:list-item>
          <text:p text:style-name="P54"><text:span text:style-name="T55">Scioglimento o cessazione degli effetti civili del matrimonio in data……………….. presso il Tribunale</text:span><text:span text:style-name="T56"><text:s/></text:span><text:span text:style-name="T57">di…………………</text:span><text:span text:style-name="T58">……………</text:span><text:span text:style-name="T59">……Atto n…</text:span><text:span text:style-name="T60">……………..</text:span><text:span text:style-name="T61">……………..</text:span></text:p>
        </text:list-item>
      </text:list>
      <text:p text:style-name="P62">alle condizioni previste dall’art. 12 del D.L. 132 del 12/09/2014 conv.<text:s/>da L. 10/11/2014, n. 162.<text:s/>Essendo<text:s/>a conoscenza che tale accordo non può essere<text:s/>stipulato in presenza di figli<text:s/>minori, di figli maggiorenni incapaci o portatori di handicap grave o economicamente non autosufficienti e che non può contenere patti di trasferimento patrimoniale di alcun tipo,<text:s/>ai sensi e per gli effetti di cui agli artt. 46 e 47 del D.P.R. n. 445/2000, dichiarano<text:s/>a tal fine:</text:p>
      <text:list text:style-name="LFO6" text:continue-numbering="true">
        <text:list-item>
          <text:p text:style-name="P63">di non avere figli minori ovvero:</text:p>
        </text:list-item>
        <text:list-item>
          <text:p text:style-name="P64">di avere i seguenti figli, ora maggiorenni ed economicamente autosufficienti, e che nessuno di loro è incapace (cioè sottoposto a tutela, curatela o amministrazione di sostegno) o portatore di handicap grave, come definito all’art. 3, comma 3, della legge 5 febbraio 1992, n. 104:</text:p>
        </text:list-item>
      </text:list>
      <text:p text:style-name="P65">………………………………………… nato/a …......…..….il…………… residente in<text:s/>……………………………..<text:s/></text:p>
      <text:p text:style-name="P66">………………………………………… nato/a …......…..….il…………… residente in<text:s/>……………………………..<text:s/></text:p>
      <text:p text:style-name="P67">………………………………………… nato/a …......…..….il…………… residente in<text:s/>……………………………..<text:s/></text:p>
      <text:list text:style-name="LFO7" text:continue-numbering="true">
        <text:list-item>
          <text:p text:style-name="P68">che<text:s/>si avvarranno dell’assistenza facoltativa di un Avvocato<text:s/>ovvero<text:s/></text:p>
        </text:list-item>
        <text:list-item>
          <text:p text:style-name="P69">che<text:s/>NON si avvarranno dell’assistenza facoltativa di un Avvocato<text:s/></text:p>
        </text:list-item>
        <text:list-item>
          <text:p text:style-name="P70">di<text:s/>NON ESSERE parte in giudizio pendente concernente lo scioglimento o la cessazione degli effetti civili del matrimonio tra gli stessi<text:s/>ovvero:</text:p>
        </text:list-item>
        <text:list-item>
          <text:p text:style-name="P71">di ESSERE parte in giudizio pendente concernente lo scioglimento o la cessazione degli effetti civili del matrimonio tra gli stessi presso l’autorità giudiziaria di<text:s/>…………………………………………………</text:p>
        </text:list-item>
        <text:list-item>
          <text:p text:style-name="P72">di non volere che l’accordo contenga patti di trasferimento patrimoniale.</text:p>
        </text:list-item>
      </text:list>
      <text:p text:style-name="P73">La comunicazione della data dell’appuntamento sarà<text:s/>comunicata<text:s/>dagli uffici ai recapiti<text:s/>sopra indicati.<text:s/></text:p>
      <text:p text:style-name="P74">Allegano copie dei documenti di identità di entrambi.<text:s/></text:p>
      <text:p text:style-name="P75"/>
      <text:p text:style-name="P76">Luogo, ……………………….. Data,…………………………..<text:s/></text:p>
      <text:p text:style-name="P77"/>
      <text:p text:style-name="P78">FIRMA I° CONIUGE<text:s/><text:tab/><text:tab/><text:tab/><text:tab/>FIRMA II° CONIUGE<text:s/></text:p>
      <text:p text:style-name="P79"/>
      <text:p text:style-name="P80">……………………………………….<text:s/><text:s text:c="15"/>…………………………………………<text:s/></text:p>
      <text:p text:style-name="P81"/>
      <text:p text:style-name="P82">N.B. La presente richiesta si riferisce alla sola prenotazione appuntamento e i dati indicati sono utili<text:s/>all’Ufficio per la verifica dei requisiti di accesso alla procedura, ma non ha alcun effetto costitutivo dell’accordo.</text:p>
      <text:h text:style-name="P83" text:outline-level="3">Il modulo può essere spedito:</text:h>
      <text:list text:style-name="LFO5" text:continue-numbering="true">
        <text:list-item>
          <text:p text:style-name="P84"><text:span text:style-name="T85">tramite Posta Elettronica Certifica alla casella PEC del Comune:<text:s/></text:span><text:a xlink:href="mailto:protocollo@cert.comune.sondrio.it" office:target-frame-name="_top" xlink:show="replace"><text:span text:style-name="T86">protocollo@cert.comune.sondrio.it</text:span></text:a><text:span text:style-name="T87"><text:s/>(non va spedito da una casella normale)</text:span><text:span text:style-name="T88">;</text:span></text:p>
        </text:list-item>
        <text:list-item>
          <text:p text:style-name="P89"><text:span text:style-name="T90">tramite mail non certificata alla casella<text:s/></text:span><text:a xlink:href="mailto:anagrafe@comune.sondrio.it" office:target-frame-name="_top" xlink:show="replace"><text:span text:style-name="T91">anagrafe@comune.sondrio.it</text:span></text:a><text:span text:style-name="T92">.</text:span></text:p>
        </text:list-item>
      </text:list>
      <text:h text:style-name="P93" text:outline-level="3"/>
      <text:h text:style-name="P94" text:outline-level="3"><text:span text:style-name="T95"><draw:frame draw:z-index="251659264" draw:id="id0" draw:style-name="a0" draw:name="Casella di testo 2" text:anchor-type="paragraph" svg:x="0in" svg:y="0.04972in" svg:width="6.62361in" svg:height="0.65556in" style:rel-width="scale" style:rel-height="scale"><draw:text-box><text:p text:style-name="Normale"><text:span text:style-name="T96">Informativa ai sensi del Reg.<text:s/></text:span><text:span text:style-name="T97">UE</text:span><text:span text:style-name="T98">. 2016/679</text:span><text:span text:style-name="T99">: I dati sopra riportati sono previsti dalle disposizioni vigenti ai fini del procedimento amministrativo per il quale sono richiesti e verranno utilizzati solo per tale scopo. Titolare del trattamento è il Comune di Sondrio, responsabile del trattamento è il dirigente pro-tempore dell’ufficio di stato civile.<text:s/></text:span><text:span text:style-name="T100">Titolare protezione dati è<text:s/></text:span><text:span text:style-name="T101">il dirigente del settore servizi istituzionali<text:s/></text:span><text:span text:style-name="T102">Possono essere esercitati i diritti di cui a</text:span><text:span text:style-name="T103">gli artt. 15 e ss.<text:s/></text:span><text:span text:style-name="T104">del citato<text:s/></text:span><text:span text:style-name="T105">Reg. UE n. 2016/679</text:span><text:span text:style-name="T106">.</text:span><text:span text:style-name="T107"><text:s/>Maggiori info sul sito web istituzionale alla pagina<text:s/></text:span><text:a xlink:href="https://comune.sondrio.it/privacy-policy/" office:target-frame-name="_top" xlink:show="replace">https://comune.sondrio.it/privacy-policy/</text:a><text:span text:style-name="T108"><text:s/></text:span></text:p></draw:text-box><svg:title/><svg:desc/></draw:frame></text:span></text:h>
      <text:h text:style-name="P109" text:outline-level="3"/>
      <text:h text:style-name="P110" text:outline-level="3"/>
      <text:h text:style-name="P111" text:outline-level="3"/>
      <text:h text:style-name="P112" text:outline-level="3"/>
      <text:h text:style-name="P113" text:outline-level="3"/>
      <text:h text:style-name="P114" text:outline-level="3"/>
      <text:h text:style-name="P115" text:outline-level="3"><text:span text:style-name="T116">Ultimo aggiornamento del presente modulo:<text:s/></text:span><text:span text:style-name="T117">settembre 2026</text:span><text:span text:style-name="T118"><text:tab/>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388in" fo:line-height="115%"/>
      <style:text-properties style:font-name="Times New Roman" fo:font-size="12pt" style:font-size-asian="12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style:font-name="Times New Roman" fo:font-size="12pt" style:font-size-asian="12pt" style:font-size-complex="11pt" style:language-asian="en" style:country-asian="US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style:font-name="Times New Roman" fo:font-size="12pt" style:font-size-asian="12pt" style:font-size-complex="11pt" style:language-asian="en" style:country-asian="US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ourier New" style:font-name-complex="Courier New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ourier New" style:font-name-complex="Courier New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ourier New" style:font-name-complex="Courier New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Courier New" style:font-name-complex="Courier New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7875in" fo:margin-bottom="0.18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2083in"/>
      </style:footer-style>
    </style:page-layout>
    <style:style style:name="P2" style:parent-style-name="Pièdipagina" style:family="paragraph">
      <style:paragraph-properties fo:text-align="end"/>
    </style:style>
    <style:style style:name="T3" style:parent-style-name="Car.predefinitoparagrafo" style:family="text">
      <style:text-properties fo:font-size="7pt" style:font-size-asian="7pt" style:font-size-complex="8pt"/>
    </style:style>
    <style:style style:name="T4" style:parent-style-name="Car.predefinitoparagrafo" style:family="text">
      <style:text-properties fo:font-size="7pt" style:font-size-asian="7pt" style:font-size-complex="8pt"/>
    </style:style>
    <style:style style:name="T5" style:parent-style-name="Car.predefinitoparagrafo" style:family="text">
      <style:text-properties fo:font-size="7pt" style:font-size-asian="7pt" style:font-size-complex="8pt"/>
    </style:style>
    <style:style style:name="T6" style:parent-style-name="Car.predefinitoparagrafo" style:family="text">
      <style:text-properties fo:font-size="7pt" style:font-size-asian="7pt" style:font-size-complex="8pt"/>
    </style:style>
  </office:automatic-styles>
  <office:master-styles>
    <style:master-page style:name="MP0" style:page-layout-name="PL0">
      <style:footer>
        <text:p text:style-name="P2"><text:span text:style-name="T3">pagina<text:s/></text:span><text:span text:style-name="T4"><text:page-number text:fixed="false">1</text:page-number></text:span><text:span text:style-name="T5"><text:s/>di<text:s/></text:span><text:span text:style-name="T6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ivio</meta:initial-creator>
    <dc:creator>PC859</dc:creator>
    <meta:creation-date>2026-09-07T14:46:00Z</meta:creation-date>
    <dc:date>2026-09-07T14:46:00Z</dc:date>
    <meta:print-date>2025-02-25T11:06:00Z</meta:print-date>
    <meta:template xlink:href="Normal.dotm" xlink:type="simple"/>
    <meta:editing-cycles>2</meta:editing-cycles>
    <meta:editing-duration>PT0S</meta:editing-duration>
    <meta:document-statistic meta:page-count="1" meta:paragraph-count="7" meta:word-count="588" meta:character-count="3937" meta:row-count="27" meta:non-whitespace-character-count="3356"/>
  </office:meta>
</office:document-meta>
</file>